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CF00000090066B569789A2463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Black1" svg:font-family="'Arial Black'" style:font-adornments="Обычный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0e684" officeooo:paragraph-rsid="0000e684" style:font-size-asian="12pt" style:font-weight-asian="normal" style:font-size-complex="12pt" style:font-weight-complex="normal" style:text-scale="101%"/>
    </style:style>
    <style:style style:name="P2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0e684" officeooo:paragraph-rsid="00051ea2" style:font-size-asian="12pt" style:font-weight-asian="normal" style:font-size-complex="12pt" style:font-weight-complex="normal" style:text-scale="101%"/>
    </style:style>
    <style:style style:name="P3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51ea2" officeooo:paragraph-rsid="00051ea2" style:font-size-asian="12pt" style:font-weight-asian="normal" style:font-size-complex="12pt" style:font-weight-complex="normal" style:text-scale="101%"/>
    </style:style>
    <style:style style:name="P4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67405" officeooo:paragraph-rsid="00067405" style:font-size-asian="12pt" style:font-weight-asian="normal" style:font-size-complex="12pt" style:font-weight-complex="normal" style:text-scale="101%"/>
    </style:style>
    <style:style style:name="P5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6d63e" officeooo:paragraph-rsid="0006d63e" style:font-size-asian="12pt" style:font-weight-asian="normal" style:font-size-complex="12pt" style:font-weight-complex="normal" style:text-scale="101%"/>
    </style:style>
    <style:style style:name="P6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8b557" officeooo:paragraph-rsid="0008b557" style:font-size-asian="12pt" style:font-weight-asian="normal" style:font-size-complex="12pt" style:font-weight-complex="normal" style:text-scale="101%"/>
    </style:style>
    <style:style style:name="P7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normal" officeooo:rsid="00092739" officeooo:paragraph-rsid="00092739" style:font-size-asian="12pt" style:font-weight-asian="normal" style:font-size-complex="12pt" style:font-weight-complex="normal" style:text-scale="101%"/>
    </style:style>
    <style:style style:name="P8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bold" officeooo:rsid="00051ea2" officeooo:paragraph-rsid="00051ea2" style:font-size-asian="12pt" style:font-weight-asian="bold" style:font-size-complex="12pt" style:font-weight-complex="bold" style:text-scale="101%"/>
    </style:style>
    <style:style style:name="P9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fo:background-color="transparent"/>
      <style:text-properties fo:font-variant="normal" fo:text-transform="none" fo:color="#231f20" style:font-name="Arial" fo:font-size="12pt" fo:language="ru" fo:country="RU" fo:font-weight="bold" officeooo:rsid="0000e684" officeooo:paragraph-rsid="0000e684" style:font-size-asian="12pt" style:font-weight-asian="bold" style:font-size-complex="12pt" style:font-weight-complex="bold" style:text-scale="101%"/>
    </style:style>
    <style:style style:name="P10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center" style:justify-single-word="false" fo:text-indent="0cm" style:auto-text-indent="false" fo:background-color="transparent"/>
      <style:text-properties fo:font-variant="normal" fo:text-transform="none" fo:color="#231f20" style:font-name="Arial" fo:font-size="14pt" fo:language="ru" fo:country="RU" fo:font-weight="bold" officeooo:rsid="00092739" officeooo:paragraph-rsid="00092739" style:font-size-asian="14pt" style:font-weight-asian="bold" style:font-size-complex="14pt" style:font-weight-complex="bold" style:text-scale="101%"/>
    </style:style>
    <style:style style:name="P11" style:family="paragraph" style:parent-style-name="Standard">
      <loext:graphic-properties draw:fill="none"/>
      <style:paragraph-properties fo:margin-left="-0.3cm" fo:margin-right="0cm" fo:margin-top="0.127cm" fo:margin-bottom="0cm" loext:contextual-spacing="false" fo:line-height="95%" fo:text-align="center" style:justify-single-word="false" fo:text-indent="0cm" style:auto-text-indent="false" fo:background-color="transparent"/>
      <style:text-properties style:font-name="Arial" fo:font-size="12pt" fo:font-weight="normal" officeooo:rsid="0000e684" officeooo:paragraph-rsid="0000e684" style:font-size-asian="12pt" style:font-weight-asian="normal" style:font-size-complex="12pt" style:font-weight-complex="normal"/>
    </style:style>
    <style:style style:name="P12" style:family="paragraph" style:parent-style-name="Standard" style:master-page-name="Standard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style:page-number="auto" fo:background-color="transparent"/>
      <style:text-properties style:font-name="Arial" officeooo:paragraph-rsid="0000e684"/>
    </style:style>
    <style:style style:name="P13" style:family="paragraph" style:parent-style-name="Standard" style:master-page-name="">
      <loext:graphic-properties draw:fill="none"/>
      <style:paragraph-properties fo:margin-left="-0.3cm" fo:margin-right="0cm" fo:margin-top="0.127cm" fo:margin-bottom="0cm" loext:contextual-spacing="false" fo:line-height="95%" fo:text-align="justify" style:justify-single-word="false" fo:text-indent="0cm" style:auto-text-indent="false" style:page-number="auto" fo:background-color="transparent"/>
      <style:text-properties fo:font-variant="normal" fo:text-transform="none" fo:color="#231f20" style:font-name="Arial" fo:font-size="12pt" fo:language="ru" fo:country="RU" fo:font-weight="bold" officeooo:rsid="0000e684" officeooo:paragraph-rsid="0000e684" style:font-size-asian="12pt" style:font-weight-asian="bold" style:font-size-complex="12pt" style:font-weight-complex="bold" style:text-scale="101%"/>
    </style:style>
    <style:style style:name="T1" style:family="text">
      <style:text-properties fo:font-variant="normal" fo:text-transform="none" fo:color="#231f20" fo:font-size="14pt" fo:language="ru" fo:country="RU" fo:font-weight="bold" style:font-size-asian="14pt" style:font-weight-asian="bold" style:text-scale="101%"/>
    </style:style>
    <style:style style:name="T2" style:family="text">
      <style:text-properties fo:font-variant="normal" fo:text-transform="none" fo:color="#231f20" fo:font-size="14pt" fo:language="ru" fo:country="RU" fo:font-weight="bold" officeooo:rsid="0000e684" style:font-size-asian="14pt" style:font-weight-asian="bold" style:text-scale="101%"/>
    </style:style>
    <style:style style:name="T3" style:family="text">
      <style:text-properties fo:font-variant="normal" fo:text-transform="none" fo:color="#231f20" fo:font-size="14pt" fo:font-weight="bold" style:font-size-asian="14pt" style:font-weight-asian="bold"/>
    </style:style>
    <style:style style:name="T4" style:family="text">
      <style:text-properties fo:font-variant="normal" fo:text-transform="none" fo:color="#231f20" fo:font-size="14pt" fo:font-weight="bold" style:font-size-asian="14pt" style:font-weight-asian="bold" style:text-scale="101%"/>
    </style:style>
    <style:style style:name="T5" style:family="text">
      <style:text-properties fo:font-variant="normal" fo:text-transform="none" fo:color="#231f20" fo:font-size="14pt" fo:letter-spacing="-0.002cm" fo:font-weight="bold" style:font-size-asian="14pt" style:font-weight-asian="bold" style:text-scale="101%"/>
    </style:style>
    <style:style style:name="T6" style:family="text">
      <style:text-properties fo:font-variant="normal" fo:text-transform="none" fo:color="#231f20" fo:font-size="14pt" fo:letter-spacing="-0.011cm" fo:font-weight="bold" style:font-size-asian="14pt" style:font-weight-asian="bold" style:text-scale="101%"/>
    </style:style>
    <style:style style:name="T7" style:family="text">
      <style:text-properties fo:font-variant="normal" fo:text-transform="none" fo:color="#231f20" fo:font-size="14pt" fo:letter-spacing="-0.028cm" fo:font-weight="bold" style:font-size-asian="14pt" style:font-weight-asian="bold" style:text-scale="101%"/>
    </style:style>
    <style:style style:name="T8" style:family="text">
      <style:text-properties fo:font-variant="normal" fo:text-transform="none" fo:color="#231f20" fo:font-size="14pt" fo:letter-spacing="0.002cm" fo:font-weight="bold" style:font-size-asian="14pt" style:font-weight-asian="bold"/>
    </style:style>
    <style:style style:name="T9" style:family="text">
      <style:text-properties fo:font-variant="normal" fo:text-transform="none" fo:color="#231f20" fo:language="ru" fo:country="RU" style:text-scale="101%"/>
    </style:style>
    <style:style style:name="T10" style:family="text">
      <style:text-properties fo:font-variant="normal" fo:text-transform="none" fo:color="#231f20" style:text-scale="101%"/>
    </style:style>
    <style:style style:name="T11" style:family="text">
      <style:text-properties officeooo:rsid="00051ea2"/>
    </style:style>
    <style:style style:name="T12" style:family="text">
      <style:text-properties officeooo:rsid="00067405"/>
    </style:style>
    <style:style style:name="T13" style:family="text">
      <style:text-properties officeooo:rsid="0006d63e"/>
    </style:style>
    <style:style style:name="T14" style:family="text">
      <style:text-properties fo:language="en" fo:country="US"/>
    </style:style>
    <style:style style:name="T15" style:family="text">
      <style:text-properties officeooo:rsid="00092739"/>
    </style:style>
    <style:style style:name="T16" style:family="text">
      <style:text-properties fo:font-size="14pt" style:font-size-asian="12.25pt" style:font-size-complex="14pt"/>
    </style:style>
    <style:style style:name="T17" style:family="text">
      <style:text-properties fo:font-size="14pt" fo:font-weight="bold" style:font-size-asian="12.25pt" style:font-weight-asian="bold" style:font-size-complex="14pt" style:font-weight-complex="bold"/>
    </style:style>
    <style:style style:name="T18" style:family="text">
      <style:text-properties fo:font-size="14pt" fo:language="en" fo:country="US" fo:font-weight="bold" style:font-size-asian="12.25pt" style:font-weight-asian="bold" style:font-size-complex="14pt" style:font-weight-complex="bold"/>
    </style:style>
    <style:style style:name="T19" style:family="text">
      <style:text-properties fo:font-size="14pt" fo:language="en" fo:country="US" style:font-size-asian="12.25pt" style:font-size-complex="14pt"/>
    </style:style>
    <style:style style:name="T20" style:family="text">
      <style:text-properties style:font-name="Arial Black" fo:font-size="14pt" fo:language="en" fo:country="US" fo:font-weight="bold" style:font-size-asian="12.25pt" style:font-weight-asian="bold" style:font-size-complex="14pt" style:font-weight-complex="bold"/>
    </style:style>
    <style:style style:name="T21" style:family="text">
      <style:text-properties style:font-name="Arial Black" fo:font-size="14pt" fo:language="en" fo:country="US" style:font-size-asian="12.25pt" style:font-size-complex="14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Сведения об условиях эксплуатации на редукторное оборудование</text:span><text:span text:style-name="T3"> </text:span><text:span text:style-name="T4">ESQ </text:span><text:span text:style-name="T5">N</text:span><text:span text:style-name="T4">M</text:span><text:span text:style-name="T6">R</text:span><text:span text:style-name="T4">W</text:span><text:span text:style-name="T3"> </text:span><text:span text:style-name="T4">(</text:span><text:span text:style-name="T5">N</text:span><text:span text:style-name="T6">R</text:span><text:span text:style-name="T7">W</text:span><text:span text:style-name="T4">,</text:span><text:span text:style-name="T3"> </text:span><text:span text:style-name="T5">D</text:span><text:span text:style-name="T6">R</text:span><text:span text:style-name="T4">W), </text:span><text:span text:style-name="T1">вариаторы</text:span><text:span text:style-name="T3"> </text:span><text:span text:style-name="T5">UD</text:span><text:span text:style-name="T4">T(</text:span><text:span text:style-name="T5">UD</text:span><text:span text:style-name="T4">L), </text:span><text:span text:style-name="T2">цилиндрические приставки</text:span><text:span text:style-name="T8"> </text:span><text:span text:style-name="T4">PC</text:span></text:p>
      <text:p text:style-name="P11"><text:span text:style-name="T10">(</text:span><text:span text:style-name="T9">Акт рекламации)</text:span></text:p>
      <text:p text:style-name="P13">1. Сведения об эксплуатирующей организации</text:p>
      <text:p text:style-name="P1"><text:s/>__________________________________________________________________________</text:p>
      <text:p text:style-name="P9">2. Сведения об изделии:</text:p>
      <text:p text:style-name="P2">2.1 Тип редуктора:______________________________Зав. № _______________________</text:p>
      <text:p text:style-name="P1">(тип электродвигателя, если установлен): ________________________________________</text:p>
      <text:p text:style-name="P2">2.2 Номера редуктора (двигателя): <text:s/>_____________________________________________</text:p>
      <text:p text:style-name="P2">2.3 Дата приобретения/ввода в эксплуатацию: ____________________________________</text:p>
      <text:p text:style-name="P2">2.4 Время работы (ч): _________________________________________________________</text:p>
      <text:p text:style-name="P2">2.5 Период эксплуатации <text:span text:style-name="T11">(наработка до отказа) ___________________________________</text:span></text:p>
      <text:p text:style-name="P2"><text:s/>___________________________________________________________________________</text:p>
      <text:p text:style-name="P8">3. Сведения о дефекте:</text:p>
      <text:p text:style-name="P3">3.1 Дата обнаружения дефекта: ________________________________________________</text:p>
      <text:p text:style-name="P3">3.2 Обстоятельства, при которых обнаружен дефект: ______________________________</text:p>
      <text:p text:style-name="P3">___________________________________________________________________________</text:p>
      <text:p text:style-name="P3">___________________________________________________________________________</text:p>
      <text:p text:style-name="P3">3.3 Описание обнаруженного дефекта: __________________________________________</text:p>
      <text:p text:style-name="P3">___________________________________________________________________________</text:p>
      <text:p text:style-name="P3">___________________________________________________________________________</text:p>
      <text:p text:style-name="P8">4. Сведения об условиях эксплуатации:</text:p>
      <text:p text:style-name="P3">4.1 Оборудование, на котором установлен редуктор _______________________________</text:p>
      <text:p text:style-name="P3">4.2 Обороты на входе редуктора _______________________________________________</text:p>
      <text:p text:style-name="P3">4.3 Обороты на выходе редуктора ______________________________________________</text:p>
      <text:p text:style-name="P3">4.4 Напряжение питания двигателя, В ___________________________________________</text:p>
      <text:p text:style-name="P3">4.5 Мощность двигателя, кВт ___________________________________________________</text:p>
      <text:p text:style-name="P3">4.6 Токи по фазам двигателя в рабочем режиме ___________________________________</text:p>
      <text:p text:style-name="P3">4.7 Наличие доп.оборудования (штанги, переходники и т.п.) _________________________</text:p>
      <text:p text:style-name="P3">4.8 Крутящий момент на выходном валу в рабочем режиме оборудования _____________</text:p>
      <text:p text:style-name="P3">4.9 Наличие радиальной нагрузки на выходном валу _______________________________</text:p>
      <text:p text:style-name="P3">4.10 <text:span text:style-name="T12">Периодичность и дата последнего технического обслуживания __________________</text:span></text:p>
      <text:p text:style-name="P4">4.11 Режим работы: продолжительный ______, <text:span text:style-name="T13">повторно-кратковременный ____________,</text:span></text:p>
      <text:p text:style-name="P5">иной _______________________________________________________________________</text:p>
      <text:p text:style-name="P6">Фото-факты дефектов отправить на <text:span text:style-name="T14">E-mail: </text:span><text:a xlink:type="simple" xlink:href="mailto:project5@elcomspb.ru" text:style-name="Internet_20_link" text:visited-style-name="Visited_20_Internet_20_Link">project5@elcomspb.ru</text:a></text:p>
      <text:p text:style-name="P6">Ответственный представитель</text:p>
      <text:p text:style-name="P6">эксплуатационной организации ________________________________________________</text:p>
      <text:p text:style-name="P6"><text:s text:c="60"/>Должность, Ф.И.О. <text:s text:c="22"/><text:span text:style-name="T15">(подпись)</text:span></text:p>
      <text:p text:style-name="P7">Контактное лицо ____________________________________________________________</text:p>
      <text:p text:style-name="P7">Конт.тел. / <text:span text:style-name="T14">e-mail ____________________________________________________________</text:span></text:p>
      <text:p text:style-name="P10"><text:span text:style-name="T14"><text:s/></text:span><draw:frame draw:style-name="fr1" draw:name="image1.png" text:anchor-type="char" svg:x="14.861cm" svg:y="0.28cm" svg:width="2.748cm" svg:height="1.894cm" draw:z-index="0"><draw:image xlink:href="Pictures/10000201000000CF00000090066B569789A24639.png" xlink:type="simple" xlink:show="embed" xlink:actuate="onLoad"/></draw:frame><text:span text:style-name="T14">ELCOM STANDARD OF QUALITY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Black1" svg:font-family="'Arial Black'" style:font-adornments="Обычный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088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45M28S</meta:editing-duration>
    <meta:editing-cycles>7</meta:editing-cycles>
    <meta:generator>LibreOffice/5.1.3.2$Windows_x86 LibreOffice_project/644e4637d1d8544fd9f56425bd6cec110e49301b</meta:generator>
    <dc:date>2020-02-06T12:18:39.964000000</dc:date>
    <meta:document-statistic meta:table-count="0" meta:image-count="1" meta:object-count="0" meta:page-count="1" meta:paragraph-count="40" meta:word-count="200" meta:character-count="2846" meta:non-whitespace-character-count="2600"/>
    <meta:user-defined meta:name="Info 1"/>
    <meta:user-defined meta:name="Info 2"/>
    <meta:user-defined meta:name="Info 3"/>
    <meta:user-defined meta:name="Info 4"/>
  </office:meta>
</office:document-meta>
</file>